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ny" style:master-page-name="MP0" style:family="paragraph">
      <style:paragraph-properties fo:break-before="page"/>
      <style:text-properties fo:font-size="11pt" style:font-size-asian="11pt" style:font-size-complex="11pt"/>
    </style:style>
    <style:style style:name="TableColumn3" style:family="table-column">
      <style:table-column-properties style:column-width="1.6416in" style:use-optimal-column-width="false"/>
    </style:style>
    <style:style style:name="TableColumn4" style:family="table-column">
      <style:table-column-properties style:column-width="2.0111in" style:use-optimal-column-width="false"/>
    </style:style>
    <style:style style:name="TableColumn5" style:family="table-column">
      <style:table-column-properties style:column-width="2.0215in" style:use-optimal-column-width="false"/>
    </style:style>
    <style:style style:name="TableColumn6" style:family="table-column">
      <style:table-column-properties style:column-width="2.0111in" style:use-optimal-column-width="false"/>
    </style:style>
    <style:style style:name="TableColumn7" style:family="table-column">
      <style:table-column-properties style:column-width="1.6694in" style:use-optimal-column-width="false"/>
    </style:style>
    <style:style style:name="Table2" style:family="table">
      <style:table-properties style:width="9.3548in" fo:margin-left="0.2923in" table:align="left"/>
    </style:style>
    <style:style style:name="TableRow8" style:family="table-row">
      <style:table-row-properties style:min-row-height="0.3506in" style:use-optimal-row-height="false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P14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17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0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3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TableRow24" style:family="table-row">
      <style:table-row-properties style:min-row-height="0.1875in" style:use-optimal-row-height="false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Row27" style:family="table-row">
      <style:table-row-properties style:min-row-height="1.3062in" style:use-optimal-row-height="false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30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31" style:parent-style-name="Standard" style:family="paragraph">
      <style:paragraph-properties style:snap-to-layout-grid="false" fo:text-align="center"/>
    </style:style>
    <style:style style:name="T32" style:parent-style-name="Domyślnaczcionkaakapitu" style:family="text">
      <style:text-properties fo:font-size="10pt" style:font-size-asian="10pt" style:font-size-complex="10pt"/>
    </style:style>
    <style:style style:name="T33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34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35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36" style:parent-style-name="Standard" style:family="paragraph">
      <style:paragraph-properties style:snap-to-layout-grid="false" fo:text-align="center"/>
    </style:style>
    <style:style style:name="T37" style:parent-style-name="Domyślnaczcionkaakapitu" style:family="text">
      <style:text-properties fo:font-size="10pt" style:font-size-asian="10pt" style:font-size-complex="10pt"/>
    </style:style>
    <style:style style:name="T3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39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40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41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5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6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7" style:parent-style-name="Standard" style:family="paragraph">
      <style:paragraph-properties style:snap-to-layout-grid="false" fo:text-align="center"/>
    </style:style>
    <style:style style:name="T48" style:parent-style-name="Domyślnaczcionkaakapitu" style:family="text">
      <style:text-properties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53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54" style:parent-style-name="Standard" style:family="paragraph">
      <style:paragraph-properties style:snap-to-layout-grid="false" fo:text-align="center"/>
      <style:text-properties fo:font-weight="bold" style:font-weight-asian="bold" fo:font-size="10pt" style:font-size-asian="10pt" style:font-size-complex="10pt"/>
    </style:style>
    <style:style style:name="P55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56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57" style:parent-style-name="Standard" style:family="paragraph">
      <style:paragraph-properties style:snap-to-layout-grid="false" fo:text-align="center"/>
    </style:style>
    <style:style style:name="T58" style:parent-style-name="Domyślnaczcionkaakapitu" style:family="text">
      <style:text-properties fo:font-size="10pt" style:font-size-asian="10pt" style:font-size-complex="10pt"/>
    </style:style>
    <style:style style:name="T5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60" style:parent-style-name="Domyślnaczcionkaakapitu" style:family="text">
      <style:text-properties fo:font-size="10pt" style:font-size-asian="10pt" style:font-size-complex="10pt"/>
    </style:style>
    <style:style style:name="P61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6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63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69" style:parent-style-name="Domyślnaczcionkaakapitu" style:family="text">
      <style:text-properties fo:font-size="11pt" style:font-size-asian="11pt" style:font-size-complex="11pt"/>
    </style:style>
    <style:style style:name="P7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7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72" style:parent-style-name="Standard" style:family="paragraph">
      <style:paragraph-properties style:snap-to-layout-grid="false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T7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7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7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paragraph-properties style:snap-to-layout-grid="false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T8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82" style:parent-style-name="Standard" style:family="paragraph">
      <style:paragraph-properties style:snap-to-layout-grid="false"/>
    </style:style>
    <style:style style:name="T83" style:parent-style-name="Domyślnaczcionkaakapitu" style:family="text">
      <style:text-properties fo:font-size="11pt" style:font-size-asian="11pt" style:font-size-complex="11pt"/>
    </style:style>
    <style:style style:name="T84" style:parent-style-name="Domyślnaczcionkaakapitu" style:family="text">
      <style:text-properties fo:font-size="11pt" style:font-size-asian="11pt" style:font-size-complex="11pt"/>
    </style:style>
    <style:style style:name="T85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86" style:parent-style-name="Domyślnaczcionkaakapitu" style:family="text">
      <style:text-properties fo:font-size="11pt" style:font-size-asian="11pt" style:font-size-complex="11pt"/>
    </style:style>
    <style:style style:name="P8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88" style:family="table-row">
      <style:table-row-properties style:min-row-height="0.1048in"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.5pt" style:font-size-asian="10.5pt" style:font-size-complex="10.5pt"/>
    </style:style>
    <style:style style:name="P91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Row92" style:family="table-row">
      <style:table-row-properties style:min-row-height="2.0583in"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95" style:parent-style-name="Standard" style:family="paragraph">
      <style:paragraph-properties style:snap-to-layout-grid="false" fo:text-align="center"/>
    </style:style>
    <style:style style:name="T96" style:parent-style-name="Domyślnaczcionkaakapitu" style:family="text">
      <style:text-properties fo:font-size="10pt" style:font-size-asian="10pt" style:font-size-complex="10pt"/>
    </style:style>
    <style:style style:name="T9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98" style:parent-style-name="Standard" style:family="paragraph">
      <style:paragraph-properties style:snap-to-layout-grid="false"/>
    </style:style>
    <style:style style:name="T99" style:parent-style-name="Domyślnaczcionkaakapitu" style:family="text">
      <style:text-properties fo:font-size="11pt" style:font-size-asian="11pt" style:font-size-complex="11pt"/>
    </style:style>
    <style:style style:name="T100" style:parent-style-name="Domyślnaczcionkaakapitu" style:family="text">
      <style:text-properties fo:font-size="10pt" style:font-size-asian="10pt" style:font-size-complex="10pt"/>
    </style:style>
    <style:style style:name="T101" style:parent-style-name="Domyślnaczcionkaakapitu" style:family="text">
      <style:text-properties fo:font-size="11pt" style:font-size-asian="11pt" style:font-size-complex="11pt"/>
    </style:style>
    <style:style style:name="P102" style:parent-style-name="Standard" style:family="paragraph">
      <style:paragraph-properties style:snap-to-layout-grid="false"/>
    </style:style>
    <style:style style:name="T103" style:parent-style-name="Domyślnaczcionkaakapitu" style:family="text">
      <style:text-properties fo:font-size="11pt" style:font-size-asian="11pt" style:font-size-complex="11pt"/>
    </style:style>
    <style:style style:name="T10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105" style:parent-style-name="Domyślnaczcionkaakapitu" style:family="text">
      <style:text-properties fo:font-size="11pt" style:font-size-asian="11pt" style:font-size-complex="11pt"/>
    </style:style>
    <style:style style:name="P10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0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1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11" style:parent-style-name="Standard" style:family="paragraph">
      <style:paragraph-properties style:snap-to-layout-grid="false" fo:text-align="center"/>
    </style:style>
    <style:style style:name="T112" style:parent-style-name="Domyślnaczcionkaakapitu" style:family="text">
      <style:text-properties fo:font-size="11pt" style:font-size-asian="11pt" style:font-size-complex="11pt"/>
    </style:style>
    <style:style style:name="T113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1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15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16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17" style:parent-style-name="Standard" style:family="paragraph">
      <style:paragraph-properties style:snap-to-layout-grid="false" fo:text-align="center"/>
    </style:style>
    <style:style style:name="T118" style:parent-style-name="Domyślnaczcionkaakapitu" style:family="text">
      <style:text-properties fo:font-size="11pt" style:font-size-asian="11pt" style:font-size-complex="11pt"/>
    </style:style>
    <style:style style:name="T11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2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21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2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23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26" style:parent-style-name="Standard" style:family="paragraph">
      <style:paragraph-properties style:snap-to-layout-grid="false" fo:text-align="center"/>
    </style:style>
    <style:style style:name="T127" style:parent-style-name="Domyślnaczcionkaakapitu" style:family="text">
      <style:text-properties fo:font-size="11pt" style:font-size-asian="11pt" style:font-size-complex="11pt"/>
    </style:style>
    <style:style style:name="T12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29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30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P131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3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3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3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37" style:parent-style-name="Standard" style:family="paragraph">
      <style:paragraph-properties style:snap-to-layout-grid="false"/>
    </style:style>
    <style:style style:name="T138" style:parent-style-name="Domyślnaczcionkaakapitu" style:family="text">
      <style:text-properties fo:font-size="11pt" style:font-size-asian="11pt" style:font-size-complex="11pt"/>
    </style:style>
    <style:style style:name="T1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40" style:parent-style-name="Standard" style:family="paragraph">
      <style:paragraph-properties style:snap-to-layout-grid="false"/>
    </style:style>
    <style:style style:name="T141" style:parent-style-name="Domyślnaczcionkaakapitu" style:family="text">
      <style:text-properties fo:font-size="11pt" style:font-size-asian="11pt" style:font-size-complex="11pt"/>
    </style:style>
    <style:style style:name="T14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143" style:parent-style-name="Domyślnaczcionkaakapitu" style:family="text">
      <style:text-properties fo:font-size="11pt" style:font-size-asian="11pt" style:font-size-complex="11pt"/>
    </style:style>
    <style:style style:name="P144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P145" style:parent-style-name="Standard" style:family="paragraph">
      <style:paragraph-properties style:snap-to-layout-grid="false"/>
    </style:style>
    <style:style style:name="T146" style:parent-style-name="Domyślnaczcionkaakapitu" style:family="text">
      <style:text-properties fo:font-size="10pt" style:font-size-asian="10pt" style:font-size-complex="10pt"/>
    </style:style>
    <style:style style:name="T14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48" style:parent-style-name="Domyślnaczcionkaakapitu" style:family="text">
      <style:text-properties fo:font-size="10pt" style:font-size-asian="10pt" style:font-size-complex="10pt"/>
    </style:style>
    <style:style style:name="P149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P150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P151" style:parent-style-name="Standard" style:family="paragraph">
      <style:paragraph-properties style:snap-to-layout-grid="false"/>
    </style:style>
    <style:style style:name="T152" style:parent-style-name="Domyślnaczcionkaakapitu" style:family="text">
      <style:text-properties fo:font-size="10pt" style:font-size-asian="10pt" style:font-size-complex="10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/>
    </style:style>
    <style:style style:name="T155" style:parent-style-name="Domyślnaczcionkaakapitu" style:family="text">
      <style:text-properties fo:font-size="11pt" style:font-size-asian="11pt" style:font-size-complex="11pt"/>
    </style:style>
    <style:style style:name="T15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157" style:parent-style-name="Domyślnaczcionkaakapitu" style:family="text">
      <style:text-properties fo:font-size="11pt" style:font-size-asian="11pt" style:font-size-complex="11pt"/>
    </style:style>
    <style:style style:name="P158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59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P16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61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6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6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Row164" style:family="table-row">
      <style:table-row-properties style:min-row-height="0.168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.5pt" style:font-size-asian="10.5pt" style:font-size-complex="10.5pt"/>
    </style:style>
    <style:style style:name="TableRow167" style:family="table-row">
      <style:table-row-properties style:min-row-height="1.175in" style:use-optimal-row-height="fals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70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71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72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73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74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7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7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79" style:parent-style-name="Standard" style:family="paragraph">
      <style:paragraph-properties style:snap-to-layout-grid="false"/>
    </style:style>
    <style:style style:name="T180" style:parent-style-name="Domyślnaczcionkaakapitu" style:family="text">
      <style:text-properties fo:font-size="11pt" style:font-size-asian="11pt" style:font-size-complex="11pt"/>
    </style:style>
    <style:style style:name="T18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8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185" style:parent-style-name="Standard" style:family="paragraph">
      <style:paragraph-properties style:snap-to-layout-grid="false"/>
    </style:style>
    <style:style style:name="T186" style:parent-style-name="Domyślnaczcionkaakapitu" style:family="text">
      <style:text-properties fo:font-size="11pt" style:font-size-asian="11pt" style:font-size-complex="11pt"/>
    </style:style>
    <style:style style:name="T18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/>
    </style:style>
    <style:style style:name="T190" style:parent-style-name="Domyślnaczcionkaakapitu" style:family="text">
      <style:text-properties fo:font-size="11pt" style:font-size-asian="11pt" style:font-size-complex="11pt"/>
    </style:style>
    <style:style style:name="T19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19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95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196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97" style:parent-style-name="Standard" style:family="paragraph">
      <style:paragraph-properties style:snap-to-layout-grid="false" fo:text-align="center"/>
    </style:style>
    <style:style style:name="T198" style:parent-style-name="Domyślnaczcionkaakapitu" style:family="text">
      <style:text-properties fo:font-size="10pt" style:font-size-asian="10pt" style:font-size-complex="10pt"/>
    </style:style>
    <style:style style:name="T19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200" style:parent-style-name="Standard" style:family="paragraph">
      <style:paragraph-properties style:snap-to-layout-grid="false" fo:text-align="center"/>
    </style:style>
    <style:style style:name="T201" style:parent-style-name="Domyślnaczcionkaakapitu" style:family="text">
      <style:text-properties fo:font-size="10pt" style:font-size-asian="10pt" style:font-size-complex="10pt"/>
    </style:style>
    <style:style style:name="P202" style:parent-style-name="Standard" style:family="paragraph">
      <style:paragraph-properties fo:text-align="justify"/>
    </style:style>
    <style:style style:name="T203" style:parent-style-name="Domyślnaczcionkaakapitu" style:family="text">
      <style:text-properties fo:font-size="10pt" style:font-size-asian="10pt" style:font-size-complex="10pt"/>
    </style:style>
    <style:style style:name="T204" style:parent-style-name="Domyślnaczcionkaakapitu" style:family="text">
      <style:text-properties fo:font-size="10pt" style:font-size-asian="10pt" style:font-size-complex="10pt"/>
    </style:style>
    <style:style style:name="T205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ableColumn207" style:family="table-column">
      <style:table-column-properties style:column-width="1.7722in" style:use-optimal-column-width="false"/>
    </style:style>
    <style:style style:name="TableColumn208" style:family="table-column">
      <style:table-column-properties style:column-width="1.9687in" style:use-optimal-column-width="false"/>
    </style:style>
    <style:style style:name="TableColumn209" style:family="table-column">
      <style:table-column-properties style:column-width="2.1652in" style:use-optimal-column-width="false"/>
    </style:style>
    <style:style style:name="TableColumn210" style:family="table-column">
      <style:table-column-properties style:column-width="2.0673in" style:use-optimal-column-width="false"/>
    </style:style>
    <style:style style:name="TableColumn211" style:family="table-column">
      <style:table-column-properties style:column-width="1.9687in" style:use-optimal-column-width="false"/>
    </style:style>
    <style:style style:name="Table206" style:family="table" style:master-page-name="MP1">
      <style:table-properties style:width="9.9423in" fo:margin-left="-0.3972in" table:align="left"/>
    </style:style>
    <style:style style:name="TableRow212" style:family="table-row">
      <style:table-row-properties style:min-row-height="0.3506in" style:use-optimal-row-height="false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break-before="page" style:snap-to-layout-grid="false" fo:text-align="center"/>
      <style:text-properties fo:font-weight="bold" style:font-weight-asian="bold" style:font-weight-complex="bold"/>
    </style:style>
    <style:style style:name="P215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18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21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24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227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Row228" style:family="table-row">
      <style:table-row-properties style:min-row-height="0.1875in"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P231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TableRow232" style:family="table-row">
      <style:table-row-properties style:min-row-height="1.9597in" style:use-optimal-row-height="false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/>
    </style:style>
    <style:style style:name="T235" style:parent-style-name="Domyślnaczcionkaakapitu" style:family="text">
      <style:text-properties fo:font-size="11pt" style:font-size-asian="11pt" style:font-size-complex="11pt"/>
    </style:style>
    <style:style style:name="T236" style:parent-style-name="Domyślnaczcionkaakapitu" style:family="text">
      <style:text-properties fo:font-weight="bold" style:font-weight-asian="bold" fo:font-size="9pt" style:font-size-asian="9pt" style:font-size-complex="9pt"/>
    </style:style>
    <style:style style:name="P237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38" style:parent-style-name="Standard" style:family="paragraph">
      <style:paragraph-properties style:snap-to-layout-grid="false" fo:text-align="center"/>
    </style:style>
    <style:style style:name="T239" style:parent-style-name="Domyślnaczcionkaakapitu" style:family="text">
      <style:text-properties fo:font-size="11pt" style:font-size-asian="11pt" style:font-size-complex="11pt"/>
    </style:style>
    <style:style style:name="T24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241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4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4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46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P247" style:parent-style-name="Standard" style:family="paragraph">
      <style:paragraph-properties style:snap-to-layout-grid="false"/>
    </style:style>
    <style:style style:name="T248" style:parent-style-name="Domyślnaczcionkaakapitu" style:family="text">
      <style:text-properties fo:font-size="11pt" style:font-size-asian="11pt" style:font-size-complex="11pt"/>
    </style:style>
    <style:style style:name="T249" style:parent-style-name="Domyślnaczcionkaakapitu" style:family="text">
      <style:text-properties fo:font-size="11pt" style:font-size-asian="11pt" style:font-size-complex="11pt"/>
    </style:style>
    <style:style style:name="T25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251" style:parent-style-name="Domyślnaczcionkaakapitu" style:family="text">
      <style:text-properties fo:font-size="11pt" style:font-size-asian="11pt" style:font-size-complex="11pt"/>
    </style:style>
    <style:style style:name="P25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5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5" style:parent-style-name="Standard" style:family="paragraph">
      <style:paragraph-properties style:snap-to-layout-grid="false"/>
    </style:style>
    <style:style style:name="T256" style:parent-style-name="Domyślnaczcionkaakapitu" style:family="text">
      <style:text-properties fo:font-size="11pt" style:font-size-asian="11pt" style:font-size-complex="11pt"/>
    </style:style>
    <style:style style:name="T25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258" style:parent-style-name="Standard" style:family="paragraph">
      <style:paragraph-properties style:snap-to-layout-grid="false"/>
    </style:style>
    <style:style style:name="T259" style:parent-style-name="Domyślnaczcionkaakapitu" style:family="text">
      <style:text-properties fo:font-size="11pt" style:font-size-asian="11pt" style:font-size-complex="11pt"/>
    </style:style>
    <style:style style:name="T260" style:parent-style-name="Domyślnaczcionkaakapitu" style:family="text">
      <style:text-properties fo:font-size="11pt" style:font-size-asian="11pt" style:font-size-complex="11pt"/>
    </style:style>
    <style:style style:name="T26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262" style:parent-style-name="Standard" style:family="paragraph">
      <style:paragraph-properties style:snap-to-layout-grid="false"/>
    </style:style>
    <style:style style:name="T263" style:parent-style-name="Domyślnaczcionkaakapitu" style:family="text">
      <style:text-properties fo:font-size="11pt" style:font-size-asian="11pt" style:font-size-complex="11pt"/>
    </style:style>
    <style:style style:name="P26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6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6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6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7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7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272" style:parent-style-name="Standard" style:family="paragraph">
      <style:paragraph-properties style:snap-to-layout-grid="false"/>
    </style:style>
    <style:style style:name="T273" style:parent-style-name="Domyślnaczcionkaakapitu" style:family="text">
      <style:text-properties fo:font-size="11pt" style:font-size-asian="11pt" style:font-size-complex="11pt"/>
    </style:style>
    <style:style style:name="T27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275" style:parent-style-name="Domyślnaczcionkaakapitu" style:family="text">
      <style:text-properties fo:font-size="11pt" style:font-size-asian="11pt" style:font-size-complex="11pt"/>
    </style:style>
    <style:style style:name="P2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/>
    </style:style>
    <style:style style:name="T279" style:parent-style-name="Domyślnaczcionkaakapitu" style:family="text">
      <style:text-properties fo:font-size="11pt" style:font-size-asian="11pt" style:font-size-complex="11pt"/>
    </style:style>
    <style:style style:name="T280" style:parent-style-name="Domyślnaczcionkaakapitu" style:family="text">
      <style:text-properties fo:font-size="11pt" style:font-size-asian="11pt" style:font-size-complex="11pt"/>
    </style:style>
    <style:style style:name="T28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28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8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284" style:parent-style-name="Standard" style:family="paragraph">
      <style:paragraph-properties style:snap-to-layout-grid="false" fo:text-align="center"/>
    </style:style>
    <style:style style:name="T285" style:parent-style-name="Domyślnaczcionkaakapitu" style:family="text">
      <style:text-properties fo:font-size="11pt" style:font-size-asian="11pt" style:font-size-complex="11pt"/>
    </style:style>
    <style:style style:name="T28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287" style:parent-style-name="Domyślnaczcionkaakapitu" style:family="text">
      <style:text-properties fo:font-size="11pt" style:font-size-asian="11pt" style:font-size-complex="11pt"/>
    </style:style>
    <style:style style:name="P288" style:parent-style-name="Standard" style:family="paragraph">
      <style:paragraph-properties style:snap-to-layout-grid="false" fo:text-align="center"/>
    </style:style>
    <style:style style:name="T289" style:parent-style-name="Domyślnaczcionkaakapitu" style:family="text">
      <style:text-properties fo:font-size="11pt" style:font-size-asian="11pt" style:font-size-complex="11pt"/>
    </style:style>
    <style:style style:name="P29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Row291" style:family="table-row">
      <style:table-row-properties style:min-row-height="0.1194in" style:use-optimal-row-height="false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TableRow294" style:family="table-row">
      <style:table-row-properties style:min-row-height="1.5444in" style:use-optimal-row-height="false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6" style:parent-style-name="Standard" style:family="paragraph">
      <style:paragraph-properties style:snap-to-layout-grid="false"/>
    </style:style>
    <style:style style:name="T297" style:parent-style-name="Domyślnaczcionkaakapitu" style:family="text">
      <style:text-properties fo:font-size="11pt" style:font-size-asian="11pt" style:font-size-complex="11pt"/>
    </style:style>
    <style:style style:name="T298" style:parent-style-name="Domyślnaczcionkaakapitu" style:family="text">
      <style:text-properties fo:font-size="10pt" style:font-size-asian="10pt" style:font-size-complex="10pt"/>
    </style:style>
    <style:style style:name="T299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00" style:parent-style-name="Domyślnaczcionkaakapitu" style:family="text">
      <style:text-properties fo:font-size="10pt" style:font-size-asian="10pt" style:font-size-complex="10pt"/>
    </style:style>
    <style:style style:name="P30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02" style:parent-style-name="Standard" style:family="paragraph">
      <style:paragraph-properties style:snap-to-layout-grid="false"/>
    </style:style>
    <style:style style:name="T303" style:parent-style-name="Domyślnaczcionkaakapitu" style:family="text">
      <style:text-properties fo:font-size="11pt" style:font-size-asian="11pt" style:font-size-complex="11pt"/>
    </style:style>
    <style:style style:name="T304" style:parent-style-name="Domyślnaczcionkaakapitu" style:family="text">
      <style:text-properties fo:font-size="10pt" style:font-size-asian="10pt" style:font-size-complex="10pt"/>
    </style:style>
    <style:style style:name="T30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06" style:parent-style-name="Domyślnaczcionkaakapitu" style:family="text">
      <style:text-properties fo:font-size="10pt" style:font-size-asian="10pt" style:font-size-complex="10pt"/>
    </style:style>
    <style:style style:name="P307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P30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Standard" style:family="paragraph">
      <style:paragraph-properties style:snap-to-layout-grid="false"/>
    </style:style>
    <style:style style:name="T311" style:parent-style-name="Domyślnaczcionkaakapitu" style:family="text">
      <style:text-properties style:font-weight-complex="bold" fo:font-size="11pt" style:font-size-asian="11pt" style:font-size-complex="11pt"/>
    </style:style>
    <style:style style:name="T31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31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14" style:parent-style-name="Standard" style:family="paragraph">
      <style:paragraph-properties style:snap-to-layout-grid="false"/>
    </style:style>
    <style:style style:name="T315" style:parent-style-name="Domyślnaczcionkaakapitu" style:family="text">
      <style:text-properties fo:font-size="11pt" style:font-size-asian="11pt" style:font-size-complex="11pt"/>
    </style:style>
    <style:style style:name="T31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1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18" style:parent-style-name="Domyślnaczcionkaakapitu" style:family="text">
      <style:text-properties fo:font-size="11pt" style:font-size-asian="11pt" style:font-size-complex="11pt"/>
    </style:style>
    <style:style style:name="P31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2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2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22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325" style:parent-style-name="Standard" style:family="paragraph">
      <style:paragraph-properties style:snap-to-layout-grid="false" fo:text-align="center"/>
    </style:style>
    <style:style style:name="T326" style:parent-style-name="Domyślnaczcionkaakapitu" style:family="text">
      <style:text-properties fo:font-size="11pt" style:font-size-asian="11pt" style:font-size-complex="11pt"/>
    </style:style>
    <style:style style:name="T32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2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29" style:parent-style-name="Standard" style:family="paragraph">
      <style:paragraph-properties style:snap-to-layout-grid="false"/>
    </style:style>
    <style:style style:name="T330" style:parent-style-name="Domyślnaczcionkaakapitu" style:family="text">
      <style:text-properties fo:font-size="11pt" style:font-size-asian="11pt" style:font-size-complex="11pt"/>
    </style:style>
    <style:style style:name="T33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32" style:parent-style-name="Domyślnaczcionkaakapitu" style:family="text">
      <style:text-properties fo:font-size="11pt" style:font-size-asian="11pt" style:font-size-complex="11pt"/>
    </style:style>
    <style:style style:name="T333" style:parent-style-name="Domyślnaczcionkaakapitu" style:family="text">
      <style:text-properties fo:font-size="11pt" style:font-size-asian="11pt" style:font-size-complex="11pt"/>
    </style:style>
    <style:style style:name="P33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3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Standard" style:family="paragraph">
      <style:paragraph-properties style:snap-to-layout-grid="false"/>
    </style:style>
    <style:style style:name="T338" style:parent-style-name="Domyślnaczcionkaakapitu" style:family="text">
      <style:text-properties fo:font-size="11pt" style:font-size-asian="11pt" style:font-size-complex="11pt"/>
    </style:style>
    <style:style style:name="T3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40" style:parent-style-name="Domyślnaczcionkaakapitu" style:family="text">
      <style:text-properties fo:font-size="11pt" style:font-size-asian="11pt" style:font-size-complex="11pt"/>
    </style:style>
    <style:style style:name="P34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42" style:parent-style-name="Standard" style:family="paragraph">
      <style:paragraph-properties style:snap-to-layout-grid="false"/>
    </style:style>
    <style:style style:name="T343" style:parent-style-name="Domyślnaczcionkaakapitu" style:family="text">
      <style:text-properties fo:font-size="11pt" style:font-size-asian="11pt" style:font-size-complex="11pt"/>
    </style:style>
    <style:style style:name="T34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4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4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47" style:parent-style-name="Standard" style:family="paragraph">
      <style:paragraph-properties style:snap-to-layout-grid="false"/>
    </style:style>
    <style:style style:name="T3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49" style:parent-style-name="Standard" style:family="paragraph">
      <style:paragraph-properties style:snap-to-layout-grid="false"/>
    </style:style>
    <style:style style:name="T350" style:parent-style-name="Domyślnaczcionkaakapitu" style:family="text">
      <style:text-properties fo:font-size="11pt" style:font-size-asian="11pt" style:font-size-complex="11pt"/>
    </style:style>
    <style:style style:name="P35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/>
    </style:style>
    <style:style style:name="T354" style:parent-style-name="Domyślnaczcionkaakapitu" style:family="text">
      <style:text-properties fo:font-size="11pt" style:font-size-asian="11pt" style:font-size-complex="11pt"/>
    </style:style>
    <style:style style:name="T355" style:parent-style-name="Domyślnaczcionkaakapitu" style:family="text">
      <style:text-properties fo:font-size="11pt" style:font-size-asian="11pt" style:font-size-complex="11pt"/>
    </style:style>
    <style:style style:name="T35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5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58" style:parent-style-name="Standard" style:family="paragraph">
      <style:paragraph-properties style:snap-to-layout-grid="false"/>
    </style:style>
    <style:style style:name="T359" style:parent-style-name="Domyślnaczcionkaakapitu" style:family="text">
      <style:text-properties fo:font-size="11pt" style:font-size-asian="11pt" style:font-size-complex="11pt"/>
    </style:style>
    <style:style style:name="T36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61" style:parent-style-name="Domyślnaczcionkaakapitu" style:family="text">
      <style:text-properties fo:font-size="11pt" style:font-size-asian="11pt" style:font-size-complex="11pt"/>
    </style:style>
    <style:style style:name="P36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6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6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365" style:family="table-row">
      <style:table-row-properties style:min-row-height="0.2861in"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TableRow368" style:family="table-row">
      <style:table-row-properties style:min-row-height="1.0284in" style:use-optimal-row-height="false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7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72" style:parent-style-name="Standard" style:family="paragraph">
      <style:paragraph-properties style:snap-to-layout-grid="false"/>
    </style:style>
    <style:style style:name="T373" style:parent-style-name="Domyślnaczcionkaakapitu" style:family="text">
      <style:text-properties fo:font-size="11pt" style:font-size-asian="11pt" style:font-size-complex="11pt"/>
    </style:style>
    <style:style style:name="T37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7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80" style:parent-style-name="Standard" style:family="paragraph">
      <style:paragraph-properties style:snap-to-layout-grid="false"/>
    </style:style>
    <style:style style:name="T381" style:parent-style-name="Domyślnaczcionkaakapitu" style:family="text">
      <style:text-properties fo:font-size="11pt" style:font-size-asian="11pt" style:font-size-complex="11pt"/>
    </style:style>
    <style:style style:name="T38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8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8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87" style:parent-style-name="Standard" style:family="paragraph">
      <style:paragraph-properties style:snap-to-layout-grid="false"/>
    </style:style>
    <style:style style:name="T388" style:parent-style-name="Domyślnaczcionkaakapitu" style:family="text">
      <style:text-properties fo:font-size="11pt" style:font-size-asian="11pt" style:font-size-complex="11pt"/>
    </style:style>
    <style:style style:name="T38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9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9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94" style:parent-style-name="Standard" style:family="paragraph">
      <style:paragraph-properties style:snap-to-layout-grid="false"/>
    </style:style>
    <style:style style:name="T395" style:parent-style-name="Domyślnaczcionkaakapitu" style:family="text">
      <style:text-properties fo:font-size="11pt" style:font-size-asian="11pt" style:font-size-complex="11pt"/>
    </style:style>
    <style:style style:name="T39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9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398" style:parent-style-name="Standard" style:family="paragraph">
      <style:paragraph-properties style:snap-to-layout-grid="false"/>
    </style:style>
    <style:style style:name="T399" style:parent-style-name="Domyślnaczcionkaakapitu" style:family="text">
      <style:text-properties fo:font-size="10pt" style:font-size-asian="10pt" style:font-size-complex="10pt"/>
    </style:style>
    <style:style style:name="P40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01" style:parent-style-name="Standard" style:family="paragraph">
      <style:text-properties fo:font-weight="bold" style:font-weight-asian="bold" fo:font-size="9pt" style:font-size-asian="9pt" style:font-size-complex="9pt"/>
    </style:style>
    <style:style style:name="P402" style:parent-style-name="Standard" style:family="paragraph">
      <style:text-properties fo:font-weight="bold" style:font-weight-asian="bold" fo:font-size="9pt" style:font-size-asian="9pt" style:font-size-complex="9pt"/>
    </style:style>
    <style:style style:name="TableColumn404" style:family="table-column">
      <style:table-column-properties style:column-width="1.9756in" style:use-optimal-column-width="false"/>
    </style:style>
    <style:style style:name="TableColumn405" style:family="table-column">
      <style:table-column-properties style:column-width="1.8701in" style:use-optimal-column-width="false"/>
    </style:style>
    <style:style style:name="TableColumn406" style:family="table-column">
      <style:table-column-properties style:column-width="1.9687in" style:use-optimal-column-width="false"/>
    </style:style>
    <style:style style:name="TableColumn407" style:family="table-column">
      <style:table-column-properties style:column-width="1.8708in" style:use-optimal-column-width="false"/>
    </style:style>
    <style:style style:name="TableColumn408" style:family="table-column">
      <style:table-column-properties style:column-width="1.7062in" style:use-optimal-column-width="false"/>
    </style:style>
    <style:style style:name="Table403" style:family="table">
      <style:table-properties style:width="9.3916in" fo:margin-left="0.0881in" table:align="left"/>
    </style:style>
    <style:style style:name="TableRow409" style:family="table-row">
      <style:table-row-properties style:min-row-height="0.4854in" style:use-optimal-row-height="false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 fo:text-align="center"/>
    </style:style>
    <style:style style:name="T412" style:parent-style-name="Domyślnaczcionkaakapitu" style:family="text">
      <style:text-properties fo:font-weight="bold" style:font-weight-asian="bold" fo:font-size="9pt" style:font-size-asian="9pt" style:font-size-complex="9pt"/>
    </style:style>
    <style:style style:name="T413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414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069in" fo:padding-bottom="0in" fo:padding-right="0.0069in"/>
    </style:style>
    <style:style style:name="P416" style:parent-style-name="Standard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10pt"/>
    </style:style>
    <style:style style:name="P417" style:parent-style-name="Standard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10pt"/>
    </style:style>
    <style:style style:name="TableCell4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9" style:parent-style-name="Standard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10pt"/>
    </style:style>
    <style:style style:name="P420" style:parent-style-name="Standard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10pt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2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P423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P426" style:parent-style-name="Standard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10pt"/>
    </style:style>
    <style:style style:name="TableRow427" style:family="table-row">
      <style:table-row-properties style:min-row-height="1.3062in" style:use-optimal-row-height="false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9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30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31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 style:font-size-complex="11pt"/>
    </style:style>
    <style:style style:name="P432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33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34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35" style:parent-style-name="Standard" style:family="paragraph">
      <style:paragraph-properties style:snap-to-layout-grid="false" fo:text-align="center"/>
    </style:style>
    <style:style style:name="T43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37" style:parent-style-name="Domyślnaczcionkaakapitu" style:family="text">
      <style:text-properties fo:font-size="11pt" style:font-size-asian="11pt" style:font-size-complex="11pt"/>
    </style:style>
    <style:style style:name="P438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439" style:family="table-cell">
      <style:table-cell-properties fo:border="0.0069in solid #000000" style:writing-mode="lr-tb" fo:padding-top="0in" fo:padding-left="0.0069in" fo:padding-bottom="0in" fo:padding-right="0.0069in"/>
    </style:style>
    <style:style style:name="P440" style:parent-style-name="Standard" style:family="paragraph">
      <style:paragraph-properties style:snap-to-layout-grid="false"/>
    </style:style>
    <style:style style:name="T441" style:parent-style-name="Domyślnaczcionkaakapitu" style:family="text">
      <style:text-properties fo:font-size="11pt" style:font-size-asian="11pt" style:font-size-complex="11pt"/>
    </style:style>
    <style:style style:name="T44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43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44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4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46" style:parent-style-name="Standard" style:family="paragraph">
      <style:paragraph-properties style:snap-to-layout-grid="false"/>
    </style:style>
    <style:style style:name="T447" style:parent-style-name="Domyślnaczcionkaakapitu" style:family="text">
      <style:text-properties fo:font-size="11pt" style:font-size-asian="11pt" style:font-size-complex="11pt"/>
    </style:style>
    <style:style style:name="T4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44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5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5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5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55" style:parent-style-name="Standard" style:family="paragraph">
      <style:paragraph-properties style:snap-to-layout-grid="false"/>
    </style:style>
    <style:style style:name="T456" style:parent-style-name="Domyślnaczcionkaakapitu" style:family="text">
      <style:text-properties fo:font-size="11pt" style:font-size-asian="11pt" style:font-size-complex="11pt"/>
    </style:style>
    <style:style style:name="T45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458" style:parent-style-name="Standard" style:family="paragraph">
      <style:paragraph-properties style:snap-to-layout-grid="false"/>
    </style:style>
    <style:style style:name="T459" style:parent-style-name="Domyślnaczcionkaakapitu" style:family="text">
      <style:text-properties fo:font-size="11pt" style:font-size-asian="11pt" style:font-size-complex="11pt"/>
    </style:style>
    <style:style style:name="T460" style:parent-style-name="Domyślnaczcionkaakapitu" style:family="text">
      <style:text-properties fo:font-size="11pt" style:font-size-asian="11pt" style:font-size-complex="11pt"/>
    </style:style>
    <style:style style:name="T46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62" style:parent-style-name="Domyślnaczcionkaakapitu" style:family="text">
      <style:text-properties fo:font-size="11pt" style:font-size-asian="11pt" style:font-size-complex="11pt"/>
    </style:style>
    <style:style style:name="T463" style:parent-style-name="Domyślnaczcionkaakapitu" style:family="text">
      <style:text-properties fo:font-size="10pt" style:font-size-asian="10pt" style:font-size-complex="10pt"/>
    </style:style>
    <style:style style:name="P46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6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68" style:parent-style-name="Standard" style:family="paragraph">
      <style:paragraph-properties style:snap-to-layout-grid="false"/>
    </style:style>
    <style:style style:name="T469" style:parent-style-name="Domyślnaczcionkaakapitu" style:family="text">
      <style:text-properties fo:font-size="11pt" style:font-size-asian="11pt" style:font-size-complex="11pt"/>
    </style:style>
    <style:style style:name="T47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71" style:parent-style-name="Domyślnaczcionkaakapitu" style:family="text">
      <style:text-properties fo:font-size="11pt" style:font-size-asian="11pt" style:font-size-complex="11pt"/>
    </style:style>
    <style:style style:name="P472" style:parent-style-name="Standard" style:family="paragraph">
      <style:paragraph-properties style:snap-to-layout-grid="false"/>
    </style:style>
    <style:style style:name="T473" style:parent-style-name="Domyślnaczcionkaakapitu" style:family="text">
      <style:text-properties fo:font-size="11pt" style:font-size-asian="11pt" style:font-size-complex="11pt"/>
    </style:style>
    <style:style style:name="T474" style:parent-style-name="Domyślnaczcionkaakapitu" style:family="text">
      <style:text-properties fo:font-size="11pt" style:font-size-asian="11pt" style:font-size-complex="11pt"/>
    </style:style>
    <style:style style:name="T475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76" style:parent-style-name="Domyślnaczcionkaakapitu" style:family="text">
      <style:text-properties fo:font-size="11pt" style:font-size-asian="11pt" style:font-size-complex="11pt"/>
    </style:style>
    <style:style style:name="P47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7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7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482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483" style:parent-style-name="Standard" style:family="paragraph">
      <style:paragraph-properties style:snap-to-layout-grid="false" fo:text-align="center"/>
      <style:text-properties fo:font-weight="bold" style:font-weight-asian="bold" fo:font-size="10pt" style:font-size-asian="10pt" style:font-size-complex="10pt"/>
    </style:style>
    <style:style style:name="P484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485" style:parent-style-name="Standard" style:family="paragraph">
      <style:paragraph-properties style:snap-to-layout-grid="false" fo:text-align="center"/>
    </style:style>
    <style:style style:name="T486" style:parent-style-name="Domyślnaczcionkaakapitu" style:family="text">
      <style:text-properties fo:font-size="10pt" style:font-size-asian="10pt" style:font-size-complex="10pt"/>
    </style:style>
    <style:style style:name="T487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P488" style:parent-style-name="Standard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P489" style:parent-style-name="Standard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Row490" style:family="table-row">
      <style:table-row-properties style:min-row-height="1.6493in" style:use-optimal-row-height="false"/>
    </style:style>
    <style:style style:name="TableCell4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2" style:parent-style-name="Standard" style:family="paragraph">
      <style:paragraph-properties style:snap-to-layout-grid="false"/>
    </style:style>
    <style:style style:name="T493" style:parent-style-name="Domyślnaczcionkaakapitu" style:family="text">
      <style:text-properties fo:font-size="11pt" style:font-size-asian="11pt" style:font-size-complex="11pt"/>
    </style:style>
    <style:style style:name="T494" style:parent-style-name="Domyślnaczcionkaakapitu" style:family="text">
      <style:text-properties fo:font-size="11pt" style:font-size-asian="11pt" style:font-size-complex="11pt"/>
    </style:style>
    <style:style style:name="T495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49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497" style:parent-style-name="Standard" style:family="paragraph">
      <style:paragraph-properties style:snap-to-layout-grid="false"/>
    </style:style>
    <style:style style:name="T498" style:parent-style-name="Domyślnaczcionkaakapitu" style:family="text">
      <style:text-properties fo:font-size="11pt" style:font-size-asian="11pt" style:font-size-complex="11pt"/>
    </style:style>
    <style:style style:name="T49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0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01" style:parent-style-name="Standard" style:family="paragraph">
      <style:paragraph-properties style:snap-to-layout-grid="false"/>
    </style:style>
    <style:style style:name="T502" style:parent-style-name="Domyślnaczcionkaakapitu" style:family="text">
      <style:text-properties fo:font-size="11pt" style:font-size-asian="11pt" style:font-size-complex="11pt"/>
    </style:style>
    <style:style style:name="T503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4" style:parent-style-name="Domyślnaczcionkaakapitu" style:family="text">
      <style:text-properties fo:font-size="11pt" style:font-size-asian="11pt" style:font-size-complex="11pt"/>
    </style:style>
    <style:style style:name="P505" style:parent-style-name="Standard" style:family="paragraph">
      <style:paragraph-properties style:snap-to-layout-grid="false"/>
      <style:text-properties fo:font-size="10pt" style:font-size-asian="10pt" style:font-size-complex="10pt"/>
    </style:style>
    <style:style style:name="TableCell506" style:family="table-cell">
      <style:table-cell-properties fo:border="0.0069in solid #000000" style:writing-mode="lr-tb" fo:padding-top="0in" fo:padding-left="0.0069in" fo:padding-bottom="0in" fo:padding-right="0.0069in"/>
    </style:style>
    <style:style style:name="P50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08" style:parent-style-name="Standard" style:family="paragraph">
      <style:paragraph-properties style:snap-to-layout-grid="false"/>
    </style:style>
    <style:style style:name="T509" style:parent-style-name="Domyślnaczcionkaakapitu" style:family="text">
      <style:text-properties fo:font-size="11pt" style:font-size-asian="11pt" style:font-size-complex="11pt"/>
    </style:style>
    <style:style style:name="T51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11" style:parent-style-name="Domyślnaczcionkaakapitu" style:family="text">
      <style:text-properties fo:font-size="11pt" style:font-size-asian="11pt" style:font-size-complex="11pt"/>
    </style:style>
    <style:style style:name="P51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1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14" style:parent-style-name="Standard" style:family="paragraph">
      <style:paragraph-properties style:snap-to-layout-grid="false"/>
    </style:style>
    <style:style style:name="T515" style:parent-style-name="Domyślnaczcionkaakapitu" style:family="text">
      <style:text-properties fo:font-size="11pt" style:font-size-asian="11pt" style:font-size-complex="11pt"/>
    </style:style>
    <style:style style:name="T51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1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1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0" style:parent-style-name="Standard" style:family="paragraph">
      <style:paragraph-properties style:snap-to-layout-grid="false"/>
    </style:style>
    <style:style style:name="T521" style:parent-style-name="Domyślnaczcionkaakapitu" style:family="text">
      <style:text-properties fo:font-size="11pt" style:font-size-asian="11pt" style:font-size-complex="11pt"/>
    </style:style>
    <style:style style:name="T52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24" style:parent-style-name="Standard" style:family="paragraph">
      <style:paragraph-properties style:snap-to-layout-grid="false"/>
    </style:style>
    <style:style style:name="T525" style:parent-style-name="Domyślnaczcionkaakapitu" style:family="text">
      <style:text-properties fo:font-size="11pt" style:font-size-asian="11pt" style:font-size-complex="11pt"/>
    </style:style>
    <style:style style:name="T52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2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2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1" style:parent-style-name="Standard" style:family="paragraph">
      <style:paragraph-properties style:snap-to-layout-grid="false"/>
    </style:style>
    <style:style style:name="T532" style:parent-style-name="Domyślnaczcionkaakapitu" style:family="text">
      <style:text-properties fo:font-size="11pt" style:font-size-asian="11pt" style:font-size-complex="11pt"/>
    </style:style>
    <style:style style:name="T533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3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3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36" style:parent-style-name="Standard" style:family="paragraph">
      <style:paragraph-properties style:snap-to-layout-grid="false"/>
    </style:style>
    <style:style style:name="T537" style:parent-style-name="Domyślnaczcionkaakapitu" style:family="text">
      <style:text-properties fo:font-size="11pt" style:font-size-asian="11pt" style:font-size-complex="11pt"/>
    </style:style>
    <style:style style:name="T53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39" style:parent-style-name="Domyślnaczcionkaakapitu" style:family="text">
      <style:text-properties fo:font-size="11pt" style:font-size-asian="11pt" style:font-size-complex="11pt"/>
    </style:style>
    <style:style style:name="P54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4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Standard" style:family="paragraph">
      <style:paragraph-properties style:snap-to-layout-grid="false"/>
    </style:style>
    <style:style style:name="T544" style:parent-style-name="Domyślnaczcionkaakapitu" style:family="text">
      <style:text-properties fo:font-size="11pt" style:font-size-asian="11pt" style:font-size-complex="11pt"/>
    </style:style>
    <style:style style:name="T545" style:parent-style-name="Domyślnaczcionkaakapitu" style:family="text">
      <style:text-properties fo:font-size="11pt" style:font-size-asian="11pt" style:font-size-complex="11pt"/>
    </style:style>
    <style:style style:name="T54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4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48" style:parent-style-name="Standard" style:family="paragraph">
      <style:paragraph-properties style:snap-to-layout-grid="false"/>
    </style:style>
    <style:style style:name="T549" style:parent-style-name="Domyślnaczcionkaakapitu" style:family="text">
      <style:text-properties fo:font-size="11pt" style:font-size-asian="11pt" style:font-size-complex="11pt"/>
    </style:style>
    <style:style style:name="T55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5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5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5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5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5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56" style:family="table-row">
      <style:table-row-properties style:min-row-height="1.2131in" style:use-optimal-row-height="false"/>
    </style:style>
    <style:style style:name="TableCell5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5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60" style:parent-style-name="Standard" style:family="paragraph">
      <style:paragraph-properties style:snap-to-layout-grid="false"/>
    </style:style>
    <style:style style:name="T561" style:parent-style-name="Domyślnaczcionkaakapitu" style:family="text">
      <style:text-properties fo:font-size="11pt" style:font-size-asian="11pt" style:font-size-complex="11pt"/>
    </style:style>
    <style:style style:name="T56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6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64" style:family="table-cell">
      <style:table-cell-properties fo:border="0.0069in solid #000000" style:writing-mode="lr-tb" fo:padding-top="0in" fo:padding-left="0.0069in" fo:padding-bottom="0in" fo:padding-right="0.0069in"/>
    </style:style>
    <style:style style:name="P56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6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6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6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0" style:parent-style-name="Standard" style:family="paragraph">
      <style:paragraph-properties style:snap-to-layout-grid="false"/>
    </style:style>
    <style:style style:name="T571" style:parent-style-name="Domyślnaczcionkaakapitu" style:family="text">
      <style:text-properties fo:font-size="11pt" style:font-size-asian="11pt" style:font-size-complex="11pt"/>
    </style:style>
    <style:style style:name="T57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73" style:parent-style-name="Domyślnaczcionkaakapitu" style:family="text">
      <style:text-properties fo:font-size="11pt" style:font-size-asian="11pt" style:font-size-complex="11pt"/>
    </style:style>
    <style:style style:name="P57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Cell5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7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7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79" style:parent-style-name="Standard" style:family="paragraph">
      <style:paragraph-properties style:snap-to-layout-grid="false"/>
    </style:style>
    <style:style style:name="T58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81" style:parent-style-name="Domyślnaczcionkaakapitu" style:family="text">
      <style:text-properties fo:font-size="11pt" style:font-size-asian="11pt" style:font-size-complex="11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84" style:parent-style-name="Standard" style:family="paragraph">
      <style:paragraph-properties style:snap-to-layout-grid="false"/>
    </style:style>
    <style:style style:name="T585" style:parent-style-name="Domyślnaczcionkaakapitu" style:family="text">
      <style:text-properties fo:font-size="11pt" style:font-size-asian="11pt" style:font-size-complex="11pt"/>
    </style:style>
    <style:style style:name="T586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87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88" style:parent-style-name="Domyślnaczcionkaakapitu" style:family="text">
      <style:text-properties fo:font-size="11pt" style:font-size-asian="11pt" style:font-size-complex="11pt"/>
    </style:style>
    <style:style style:name="P58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P590" style:parent-style-name="Standard" style:family="paragraph">
      <style:paragraph-properties style:snap-to-layout-grid="false"/>
    </style:style>
    <style:style style:name="T591" style:parent-style-name="Domyślnaczcionkaakapitu" style:family="text">
      <style:text-properties fo:font-size="10pt" style:font-size-asian="10pt" style:font-size-complex="10pt"/>
    </style:style>
    <style:style style:name="T592" style:parent-style-name="Domyślnaczcionkaakapitu" style:family="text">
      <style:text-properties fo:font-size="10pt" style:font-size-asian="10pt" style:font-size-complex="10pt"/>
    </style:style>
    <style:style style:name="T593" style:parent-style-name="Domyślnaczcionkaakapitu" style:family="text">
      <style:text-properties fo:font-size="10pt" style:font-size-asian="10pt" style:font-size-complex="10pt"/>
    </style:style>
    <style:style style:name="P594" style:parent-style-name="Standard" style:master-page-name="MP2" style:family="paragraph">
      <style:paragraph-properties fo:break-before="page"/>
    </style:style>
    <style:style style:name="T595" style:parent-style-name="Domyślnaczcionkaakapitu" style:family="text">
      <style:text-properties fo:font-size="10pt" style:font-size-asian="10pt" style:font-size-complex="10pt"/>
    </style:style>
    <style:style style:name="T596" style:parent-style-name="Domyślnaczcionkaakapitu" style:family="text">
      <style:text-properties fo:font-size="10pt" style:font-size-asian="10pt" style:font-size-complex="10pt"/>
    </style:style>
    <style:style style:name="P597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598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599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0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1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2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3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4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5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6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7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8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09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0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1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2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3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4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5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6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7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618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/>
      <text:p text:style-name="Normalny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Poniedziałek</text:p>
            <text:p text:style-name="P11">29.06.2026</text:p>
          </table:table-cell>
          <table:table-cell table:style-name="TableCell12">
            <text:p text:style-name="P13"><text:s text:c="15"/>Wtorek</text:p>
            <text:p text:style-name="P14">30.06.2026</text:p>
          </table:table-cell>
          <table:table-cell table:style-name="TableCell15">
            <text:p text:style-name="P16">Środa</text:p>
            <text:p text:style-name="P17">01.07.2026</text:p>
          </table:table-cell>
          <table:table-cell table:style-name="TableCell18">
            <text:p text:style-name="P19">Czwartek</text:p>
            <text:p text:style-name="P20">02.07.2026</text:p>
          </table:table-cell>
          <table:table-cell table:style-name="TableCell21">
            <text:p text:style-name="P22">Piątek</text:p>
            <text:p text:style-name="P23"><text:s text:c="8"/>03.07.2026</text:p>
          </table:table-cell>
        </table:table-row>
        <table:table-row table:style-name="TableRow24">
          <table:table-cell table:style-name="TableCell25" table:number-columns-spanned="5">
            <text:p text:style-name="P26">ŚNIADANIE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Płatki owsiane</text:p>
            <text:p text:style-name="P30"><text:s/>na mleku 170ml</text:p>
            <text:p text:style-name="P31"><text:span text:style-name="T32"><text:s/>(</text:span><text:span text:style-name="T33">mleko gluten)</text:span></text:p>
            <text:p text:style-name="P34">Kanapka z chleba wieloziarnistego 40g</text:p>
            <text:p text:style-name="P35"><text:s/>z masłem 5g</text:p>
            <text:p text:style-name="P36"><text:span text:style-name="T37">schab pieczony 20g<text:s/></text:span><text:span text:style-name="T38">(gluten mleko )</text:span></text:p>
            <text:p text:style-name="P39">sałata 10g pomidor 15g</text:p>
            <text:p text:style-name="P40">borówki</text:p>
            <text:p text:style-name="P41">Herbata leśna 100ml</text:p>
          </table:table-cell>
          <table:table-cell table:style-name="TableCell42">
            <text:p text:style-name="P43"/>
            <text:p text:style-name="P44">Kakao na mleku 150ml</text:p>
            <text:p text:style-name="P45">Bułka kukurydziana 30g z masłem 5g</text:p>
            <text:p text:style-name="P46">serek wiejski 30g</text:p>
            <text:p text:style-name="P47"><text:span text:style-name="T48">(</text:span><text:span text:style-name="T49">gluten mleko)</text:span></text:p>
            <text:p text:style-name="P50">borówki winogrona</text:p>
          </table:table-cell>
          <table:table-cell table:style-name="TableCell51">
            <text:p text:style-name="P52">Płatki jęczmienne <text:s/>20g</text:p>
            <text:p text:style-name="P53">na mleku 180ml</text:p>
            <text:p text:style-name="P54">(gluten mleko)</text:p>
            <text:p text:style-name="P55">Kanapka z chleba</text:p>
            <text:p text:style-name="P56"><text:s/>orkiszowego 40g z masłem 5g</text:p>
            <text:p text:style-name="P57"><text:span text:style-name="T58"><text:s text:c="2"/>szynka gotowana 10g kabanosy drobiowe 2g ser żółty gouda 10g paluszki serowe 4g</text:span><text:span text:style-name="T59">(gluten mleko)<text:s/></text:span><text:span text:style-name="T60">papryka 10g ogórek 10g</text:span></text:p>
            <text:p text:style-name="P61">maliny</text:p>
            <text:p text:style-name="P62">Herbata żurawinowa 100ml</text:p>
            <text:p text:style-name="P63"/>
          </table:table-cell>
          <table:table-cell table:style-name="TableCell64">
            <text:p text:style-name="P65"><text:span text:style-name="T66">Ryż na mleku<text:s/></text:span><text:span text:style-name="T67">170ml( m</text:span><text:span text:style-name="T68">leko</text:span><text:span text:style-name="T69">)</text:span></text:p>
            <text:p text:style-name="P70">Kanapka z chleba razowy bez mąki pszennej 30g</text:p>
            <text:p text:style-name="P71">z masłem 5g ser żółty królewski 20g</text:p>
            <text:p text:style-name="P72"><text:span text:style-name="T73">(</text:span><text:span text:style-name="T74">gluten mleko )</text:span></text:p>
            <text:p text:style-name="P75">pomidor 15g rzodkiewka 5g</text:p>
            <text:p text:style-name="P76">winogrona</text:p>
            <text:p text:style-name="P77">Herbatka poziomkowa 100ml</text:p>
          </table:table-cell>
          <table:table-cell table:style-name="TableCell78">
            <text:p text:style-name="P79"><text:span text:style-name="T80">Płatki orkiszowe na mleku <text:s/>170ml (</text:span><text:span text:style-name="T81">mleko gluten)</text:span></text:p>
            <text:p text:style-name="P82"><text:span text:style-name="T83">Kanapka z chleba razowego 40g z<text:s/></text:span><text:span text:style-name="T84">masłem 5g kiełbasa krakowska podsuszana 20g<text:s/></text:span><text:span text:style-name="T85">(gluten mleko)</text:span><text:span text:style-name="T86"><text:s/>pomidor 15g sałata 10g borówki</text:span></text:p>
            <text:p text:style-name="P87">Herbata owocowa100ml<text:s/></text:p>
          </table:table-cell>
        </table:table-row>
        <table:table-row table:style-name="TableRow88">
          <table:table-cell table:style-name="TableCell89" table:number-columns-spanned="5">
            <text:p text:style-name="P90">OBIAD</text:p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Zupa wielowarzywna 200ml z pulpetem 40g</text:p>
            <text:p text:style-name="P95"><text:span text:style-name="T96"><text:s text:c="5"/></text:span><text:span text:style-name="T97">(seler )</text:span></text:p>
            <text:p text:style-name="P98"><text:span text:style-name="T99">Makaron 100g z musem<text:s/></text:span><text:span text:style-name="T100">truskawkowo śmietanowym</text:span><text:span text:style-name="T101"><text:s/>70ml<text:s/></text:span></text:p>
            <text:p text:style-name="P102"><text:span text:style-name="T103">ser biały półtłusty 50g (</text:span><text:span text:style-name="T104">gluten mleko</text:span><text:span text:style-name="T105">)</text:span></text:p>
            <text:p text:style-name="P106">marchewka do gryzienia 20g</text:p>
            <text:p text:style-name="P107">Lemoniada 130ml</text:p>
          </table:table-cell>
          <table:table-cell table:style-name="TableCell108">
            <text:p text:style-name="P109">Zupa ogórkowa na wywarze warzywnym</text:p>
            <text:p text:style-name="P110"><text:s/>ze śmietaną 200ml</text:p>
            <text:p text:style-name="P111"><text:span text:style-name="T112"><text:s/>(</text:span><text:span text:style-name="T113">seler mleko )</text:span></text:p>
            <text:p text:style-name="P114">Pieczeń rzymska 80g</text:p>
            <text:p text:style-name="P115">w sosie chrzanowym</text:p>
            <text:p text:style-name="P116">kasza bulgur 100g</text:p>
            <text:p text:style-name="P117"><text:span text:style-name="T118">(</text:span><text:span text:style-name="T119">gluten)</text:span></text:p>
            <text:p text:style-name="P120">bukiet warzyw na parze 80g</text:p>
            <text:p text:style-name="P121">arbuz 100g</text:p>
            <text:p text:style-name="P122">Woda z miętą i cytryną<text:s/>130ml</text:p>
            <text:p text:style-name="P123"/>
          </table:table-cell>
          <table:table-cell table:style-name="TableCell124">
            <text:p text:style-name="P125">Zupa zacierkowa na wywarze mięsno warzywnym 200ml</text:p>
            <text:p text:style-name="P126"><text:span text:style-name="T127">(</text:span><text:span text:style-name="T128">gluten jajka seler)</text:span></text:p>
            <text:p text:style-name="P129">Ryba z pieca <text:s text:c="2"/>100g</text:p>
            <text:p text:style-name="P130">(gluten ryba)</text:p>
            <text:p text:style-name="P131">ziemniaki 150g</text:p>
            <text:p text:style-name="P132">sałata z pomidorem sosem<text:s/></text:p>
            <text:p text:style-name="P133">winegret 80g truskawki</text:p>
            <text:p text:style-name="P134">Kompot 130ml</text:p>
          </table:table-cell>
          <table:table-cell table:style-name="TableCell135">
            <text:p text:style-name="P136">Zupa z groszku zielonego na wywarze warzywnym ze śmietaną 200ml</text:p>
            <text:p text:style-name="P137"><text:span text:style-name="T138">(</text:span><text:span text:style-name="T139">seler mleko)</text:span></text:p>
            <text:p text:style-name="P140"><text:span text:style-name="T141">Polędwiczki wieprzowe 80g w sosie własnym<text:s/></text:span><text:span text:style-name="T142">(gluten</text:span><text:span text:style-name="T143">)</text:span></text:p>
            <text:p text:style-name="P144">kasza gryczana 100g</text:p>
            <text:p text:style-name="P145"><text:span text:style-name="T146"><text:s/>(</text:span><text:span text:style-name="T147">gluten mleko</text:span><text:span text:style-name="T148">)</text:span></text:p>
            <text:p text:style-name="P149">papryka 30g ogórek 50g melon</text:p>
            <text:p text:style-name="P150">Woda z cytryną</text:p>
            <text:p text:style-name="P151"><text:span text:style-name="T152"><text:s text:c="2"/>miodem 130ml</text:span></text:p>
          </table:table-cell>
          <table:table-cell table:style-name="TableCell153">
            <text:p text:style-name="P154"><text:span text:style-name="T155">Barszcz czerwony na wywarze warzywnym ze śmietaną 200ml <text:s/></text:span><text:span text:style-name="T156">(seler mleko</text:span><text:span text:style-name="T157">)</text:span></text:p>
            <text:p text:style-name="P158">Stek warzywny 80g</text:p>
            <text:p text:style-name="P159">(seler gluten)</text:p>
            <text:p text:style-name="P160">ziemniaki 150g</text:p>
            <text:p text:style-name="P161">surówka z kapusty młodej 80g</text:p>
            <text:p text:style-name="P162">truskawki</text:p>
            <text:p text:style-name="P163">Kompot 130ml</text:p>
          </table:table-cell>
        </table:table-row>
        <table:table-row table:style-name="TableRow164">
          <table:table-cell table:style-name="TableCell165" table:number-columns-spanned="5">
            <text:p text:style-name="P166">PODWIECZOREK</text:p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Chleb baltonowski 30g</text:p>
            <text:p text:style-name="P170"><text:s/>z masłem 5g pasta z tuńczyka 20g<text:s/></text:p>
            <text:p text:style-name="P171">ser żółty gouda 10g</text:p>
            <text:p text:style-name="P172">ogórek 15g papryka 10g</text:p>
            <text:p text:style-name="P173">Herbata z cytryną 100ml</text:p>
            <text:p text:style-name="P174"/>
          </table:table-cell>
          <table:table-cell table:style-name="TableCell175">
            <text:p text:style-name="P176">Koktajl owocowy 130ml</text:p>
            <text:p text:style-name="P177">rogal maślany 50g</text:p>
            <text:p text:style-name="P178"><text:s/>z<text:s/>masłem 5g</text:p>
            <text:p text:style-name="P179"><text:span text:style-name="T180">(</text:span><text:span text:style-name="T181">mleko gluten)</text:span></text:p>
          </table:table-cell>
          <table:table-cell table:style-name="TableCell182">
            <text:p text:style-name="P183">Bułka orkiszowa 30g z masłem humus z ciecierzycy ser żółty 10g rzodkiewka</text:p>
            <text:p text:style-name="P184">Kawa mleczna 100ml</text:p>
            <text:p text:style-name="P185"><text:span text:style-name="T186">(</text:span><text:span text:style-name="T187">mleko gluten)</text:span></text:p>
          </table:table-cell>
          <table:table-cell table:style-name="TableCell188">
            <text:p text:style-name="P189"><text:span text:style-name="T190">Sernik na zimno (</text:span><text:span text:style-name="T191">mleko)</text:span></text:p>
            <text:p text:style-name="P192">Herbatka owocowa 100ml</text:p>
          </table:table-cell>
          <table:table-cell table:style-name="TableCell193">
            <text:p text:style-name="P194">Bułka orkiszowa 30g</text:p>
            <text:p text:style-name="P195"><text:s/>z masłem 5g szynka pieczona na maśle <text:s/>20g<text:s/></text:p>
            <text:p text:style-name="P196">papryka 10g</text:p>
            <text:p text:style-name="P197"><text:span text:style-name="T198">ogórek 15g<text:s/></text:span><text:span text:style-name="T199">(gluten mleko)</text:span></text:p>
            <text:p text:style-name="P200"><text:span text:style-name="T201">Herbata z cytryną 100ml</text:span></text:p>
          </table:table-cell>
        </table:table-row>
      </table:table>
      <text:p text:style-name="P202"><text:span text:style-name="T203"><text:s/>Soki serwowane dzieciom nie zawierają cukru. Herbata nie jest słodzona. Woda do picia dostępna jest w ciągu całego dnia. Natka pietruszki i koperek podawane są na <text:s text:c="5"/>życzenie dzieci. Dżemy, biszkopty i</text:span><text:span text:style-name="T204"><text:s/>inne ciastka zawierają znikomą ilość cukru</text:span><text:span text:style-name="T205">.</text:span>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soft-page-break/>
            <text:p text:style-name="P214">Poniedziałek</text:p>
            <text:p text:style-name="P215">06.07.2026</text:p>
          </table:table-cell>
          <table:table-cell table:style-name="TableCell216">
            <text:p text:style-name="P217">Wtorek</text:p>
            <text:p text:style-name="P218">07.07.2026</text:p>
          </table:table-cell>
          <table:table-cell table:style-name="TableCell219">
            <text:p text:style-name="P220">Środa</text:p>
            <text:p text:style-name="P221">08.07.2026</text:p>
          </table:table-cell>
          <table:table-cell table:style-name="TableCell222">
            <text:p text:style-name="P223">Czwartek</text:p>
            <text:p text:style-name="P224"><text:s text:c="9"/>09.07.2026</text:p>
          </table:table-cell>
          <table:table-cell table:style-name="TableCell225">
            <text:p text:style-name="P226">Piątek</text:p>
            <text:p text:style-name="P227">10.07.2026</text:p>
          </table:table-cell>
        </table:table-row>
        <table:table-row table:style-name="TableRow228">
          <table:table-cell table:style-name="TableCell229" table:number-columns-spanned="5">
            <text:p text:style-name="P230"><text:s text:c="98"/>ŚNIADANIE</text:p>
            <text:p text:style-name="P231"/>
          </table:table-cell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<text:span text:style-name="T235">Płatki jęczmienne na mleku 180ml<text:s/></text:span><text:span text:style-name="T236">(Stół szwedzki <text:s/>mleko gluten)</text:span></text:p>
            <text:p text:style-name="P237">Kanapka z chleba wieloziarnistego 40g</text:p>
            <text:p text:style-name="P238"><text:span text:style-name="T239"><text:s/>z masłem 5g pasta z jajek 16g(</text:span><text:span text:style-name="T240">mleko gluten jajka)</text:span></text:p>
            <text:p text:style-name="P241">szczypiorek 2g</text:p>
            <text:p text:style-name="P242">borówki</text:p>
            <text:p text:style-name="P243">Herbata miętową 100ml</text:p>
          </table:table-cell>
          <table:table-cell table:style-name="TableCell244">
            <text:p text:style-name="P245">Zacierki na mleku 180ml</text:p>
            <text:p text:style-name="P246">(gluten mleko)</text:p>
            <text:p text:style-name="P247"><text:span text:style-name="T248"><text:s/>Chleb<text:s/></text:span><text:span text:style-name="T249">orkiszowy 40g masło 5g ser żółty królewski 10g paluszki serowe 4g szynka biała 10g kabanosy drobiowe 2g (</text:span><text:span text:style-name="T250">gluten mleko)</text:span><text:span text:style-name="T251"><text:s/>papryka 10g ogórek 15g maliny</text:span></text:p>
            <text:p text:style-name="P252">Herbata malinowa 100ml</text:p>
            <text:p text:style-name="P253"/>
          </table:table-cell>
          <table:table-cell table:style-name="TableCell254">
            <text:p text:style-name="P255"><text:span text:style-name="T256">Płatki orkiszowe na mleku 180ml<text:s/></text:span><text:span text:style-name="T257">(mleko gluten)</text:span></text:p>
            <text:p text:style-name="P258"><text:span text:style-name="T259">Kanapka z chleba razowego 40g z masł</text:span><text:span text:style-name="T260">em 5g schab pieczony 20g<text:s/></text:span><text:span text:style-name="T261">(gluten mleko)</text:span></text:p>
            <text:p text:style-name="P262"><text:span text:style-name="T263"><text:s/>pomidor 15g sałata 10g</text:span></text:p>
            <text:p text:style-name="P264">winogrona</text:p>
            <text:p text:style-name="P265">herbata owocowa 100ml</text:p>
            <text:p text:style-name="P266"/>
          </table:table-cell>
          <table:table-cell table:style-name="TableCell267">
            <text:p text:style-name="P268"/>
            <text:p text:style-name="P269">Kakao na mleku 150ml</text:p>
            <text:p text:style-name="P270">Bułka kukurydziana 30g<text:s/></text:p>
            <text:p text:style-name="P271">z masłem 5g twarożek z sera białego półtłustego 30g</text:p>
            <text:p text:style-name="P272"><text:span text:style-name="T273">(</text:span><text:span text:style-name="T274">mleko gluten</text:span><text:span text:style-name="T275">)</text:span></text:p>
            <text:p text:style-name="P276">maliny borówki</text:p>
          </table:table-cell>
          <table:table-cell table:style-name="TableCell277">
            <text:p text:style-name="P278"><text:span text:style-name="T279">Płatki owsiane na mleku <text:s text:c="2"/>180ml</text:span><text:span text:style-name="T280"><text:s/></text:span><text:span text:style-name="T281"><text:s/>(mleko gluten)</text:span></text:p>
            <text:p text:style-name="P282">Kanapka z chleb wieloziarnisty 40g</text:p>
            <text:p text:style-name="P283">z masłem 5g</text:p>
            <text:p text:style-name="P284"><text:span text:style-name="T285"><text:s/>kiełbasa krakowska podsuszana 20g<text:s/></text:span><text:span text:style-name="T286">(gluten mleko)<text:s/></text:span><text:span text:style-name="T287">sałata 10g</text:span></text:p>
            <text:p text:style-name="P288"><text:span text:style-name="T289"><text:s/>pomidor 15g</text:span></text:p>
            <text:p text:style-name="P290">Herbata żurawinowa 100ml</text:p>
          </table:table-cell>
        </table:table-row>
        <table:table-row table:style-name="TableRow291">
          <table:table-cell table:style-name="TableCell292" table:number-columns-spanned="5">
            <text:p text:style-name="P293">Obiad</text:p>
          </table:table-cell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>
            <text:p text:style-name="P296"><text:span text:style-name="T297">Zupa koperkowa na wywarze mięsno warzywnym ze śmietaną 200ml<text:s/></text:span><text:span text:style-name="T298"><text:s/></text:span><text:span text:style-name="T299">(seler<text:s/></text:span><text:span text:style-name="T300">)</text:span></text:p>
            <text:p text:style-name="P301">Spaghetti z<text:s/>mięsem wieprzowym sosem warzywno <text:s/>pomidorowym</text:p>
            <text:p text:style-name="P302"><text:span text:style-name="T303">ser mozzarella 20g<text:s/></text:span><text:span text:style-name="T304">parmezan <text:s/>4g</text:span><text:span text:style-name="T305">(makaron 100g g mięso 80g gluten mleko)</text:span><text:span text:style-name="T306"><text:s/>ogórek 50g melon</text:span></text:p>
            <text:p text:style-name="P307">Kompot 130ml</text:p>
            <text:p text:style-name="P308"/>
          </table:table-cell>
          <table:table-cell table:style-name="TableCell309">
            <text:p text:style-name="P310"><text:span text:style-name="T311">Zupa z fasolki szparagowej na wywarze warzywnym ze śmietaną 200ml (</text:span><text:span text:style-name="T312">seler mleko)</text:span></text:p>
            <text:p text:style-name="P313">Paluszki rybne 80g</text:p>
            <text:p text:style-name="P314"><text:span text:style-name="T315">(</text:span><text:span text:style-name="T316">ryba glu</text:span><text:span text:style-name="T317">ten</text:span><text:span text:style-name="T318"><text:s/>)</text:span></text:p>
            <text:p text:style-name="P319">Ziemniaki 150g</text:p>
            <text:p text:style-name="P320">sałata pomidor rzodkiewka</text:p>
            <text:p text:style-name="P321">szczypiorek z sosem winegret arbuz 100g</text:p>
            <text:p text:style-name="P322">Woda z miętą i cytryną 130ml<text:s/></text:p>
          </table:table-cell>
          <table:table-cell table:style-name="TableCell323">
            <text:p text:style-name="P324">Zupa soczewicowa na wywarze warzywnym 200ml</text:p>
            <text:p text:style-name="P325"><text:span text:style-name="T326"><text:s text:c="2"/>(</text:span><text:span text:style-name="T327">seler )</text:span></text:p>
            <text:p text:style-name="P328">Naleśniki z serem 120g polane jogurtem z truskawkami 30ml</text:p>
            <text:p text:style-name="P329"><text:span text:style-name="T330">(</text:span><text:span text:style-name="T331">gluten mleko jajka<text:s/></text:span><text:span text:style-name="T332">wyrób<text:s/></text:span><text:span text:style-name="T333">własny)</text:span></text:p>
            <text:p text:style-name="P334">surówka z marchewki jabłka 80g</text:p>
            <text:p text:style-name="P335">Lemoniada 130ml</text:p>
          </table:table-cell>
          <table:table-cell table:style-name="TableCell336">
            <text:p text:style-name="P337"><text:span text:style-name="T338">Krem z białych warzyw ze śmietaną 200ml<text:s/></text:span><text:span text:style-name="T339">(seler mleko<text:s/></text:span><text:span text:style-name="T340">)</text:span></text:p>
            <text:p text:style-name="P341">Schab panierowany 80g</text:p>
            <text:p text:style-name="P342"><text:span text:style-name="T343">(</text:span><text:span text:style-name="T344">gluten jajka )</text:span></text:p>
            <text:p text:style-name="P345">Ziemniaki 150g</text:p>
            <text:p text:style-name="P346">buraczki zasmażane 80g</text:p>
            <text:p text:style-name="P347"><text:span text:style-name="T348">(mleko gluten)</text:span></text:p>
            <text:p text:style-name="P349"><text:span text:style-name="T350">arbuz 100g</text:span></text:p>
            <text:p text:style-name="P351">Kompot 130ml</text:p>
          </table:table-cell>
          <table:table-cell table:style-name="TableCell352">
            <text:p text:style-name="P353"><text:span text:style-name="T354">Barszcz ukraiński na wywarze<text:s/></text:span><text:span text:style-name="T355">warzywnym ze śmietaną 200ml(</text:span><text:span text:style-name="T356">seler mleko)</text:span></text:p>
            <text:p text:style-name="P357">Ryż z warzywami<text:s/></text:p>
            <text:p text:style-name="P358"><text:span text:style-name="T359">ser parmezan 4g ser mozzarella 30g(</text:span><text:span text:style-name="T360">mleko</text:span><text:span text:style-name="T361">)</text:span></text:p>
            <text:p text:style-name="P362">papryka 20g ogórek 30g pomidor koktajlowy 30g</text:p>
            <text:p text:style-name="P363">banan 40g<text:s/></text:p>
            <text:p text:style-name="P364">Kompot 130ml</text:p>
          </table:table-cell>
        </table:table-row>
        <table:table-row table:style-name="TableRow365">
          <table:table-cell table:style-name="TableCell366" table:number-columns-spanned="5">
            <text:p text:style-name="P367">PODWIECZOREK</text:p>
          </table:table-cell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>
            <text:p text:style-name="P370">Deser jogurtowo owocowy 130g</text:p>
            <text:p text:style-name="P371">chrupki kukurydziane</text:p>
            <text:p text:style-name="P372"><text:span text:style-name="T373">(</text:span><text:span text:style-name="T374">mleko gluten)</text:span></text:p>
          </table:table-cell>
          <table:table-cell table:style-name="TableCell375">
            <text:p text:style-name="P376">Ryż<text:s/>brązowy z jabłkiem prażonym 130g</text:p>
            <text:p text:style-name="P377">marchewka do gryzienia 20g</text:p>
          </table:table-cell>
          <table:table-cell table:style-name="TableCell378">
            <text:p text:style-name="P379">Chleb baltonowski 30g</text:p>
            <text:p text:style-name="P380"><text:span text:style-name="T381"><text:s/>z masłem 5g pasta z ryby wędzonej 20g ser żółty gouda 10g<text:s/></text:span><text:span text:style-name="T382">(gluten mleko ryba )</text:span></text:p>
            <text:p text:style-name="P383">papryka 15g ogórek 15g</text:p>
            <text:p text:style-name="P384">Herbata z cytryną 100ml</text:p>
          </table:table-cell>
          <table:table-cell table:style-name="TableCell385">
            <text:p text:style-name="P386">Kasza kuskus z musem owocowym 130g</text:p>
            <text:p text:style-name="P387"><text:span text:style-name="T388">(</text:span><text:span text:style-name="T389">gluten mlek</text:span><text:span text:style-name="T390">o)</text:span></text:p>
            <text:p text:style-name="P391">marchewka do gryzienia 20g</text:p>
          </table:table-cell>
          <table:table-cell table:style-name="TableCell392">
            <text:p text:style-name="P393">Bułka orkiszowa 30g</text:p>
            <text:p text:style-name="P394"><text:span text:style-name="T395"><text:s/>z masłem 5g szynka na maśle 20g papryka 10g ogórek 15g<text:s/></text:span><text:span text:style-name="T396">(gluten mleko)<text:s/></text:span></text:p>
            <text:p text:style-name="P397">borówki</text:p>
            <text:p text:style-name="P398"><text:span text:style-name="T399">herbata z cytryną 100ml</text:span></text:p>
            <text:p text:style-name="P400"/>
          </table:table-cell>
        </table:table-row>
      </table:table>
      <text:p text:style-name="P401"><text:s text:c="9"/>Soki serwowane dzieciom nie zawierają cukru. <text:s/>Herbata nie jest słodzona. Woda do picia<text:s/>dostępna jest w ciągu całego dnia. Natka pietruszki i koperek podawane są na życzenie dzieci. Dżemy biszkopty i inne ciastka zawierają znikomą ilość cukru . <text:s text:c="3"/></text:p>
      <text:soft-page-break/>
      <text:p text:style-name="P402"><text:s text:c="20"/></text:p>
      <text:p text:style-name="Standard"/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<text:s text:c="8"/></text:span><text:span text:style-name="T413">Poniedziałek</text:span></text:p>
            <text:p text:style-name="P414">13.07.2026</text:p>
          </table:table-cell>
          <table:table-cell table:style-name="TableCell415">
            <text:p text:style-name="P416"><text:s text:c="7"/>Wtorek</text:p>
            <text:p text:style-name="P417"><text:s text:c="8"/>14.07.2026</text:p>
          </table:table-cell>
          <table:table-cell table:style-name="TableCell418">
            <text:p text:style-name="P419"><text:s text:c="13"/>Środa</text:p>
            <text:p text:style-name="P420"><text:s text:c="7"/>15.07.2026</text:p>
          </table:table-cell>
          <table:table-cell table:style-name="TableCell421">
            <text:p text:style-name="P422">Czwartek</text:p>
            <text:p text:style-name="P423">16.07.2026</text:p>
          </table:table-cell>
          <table:table-cell table:style-name="TableCell424">
            <text:p text:style-name="P425">Pi6tek</text:p>
            <text:p text:style-name="P426">17.07.2026</text:p>
          </table:table-cell>
        </table:table-row>
        <table:table-row table:style-name="TableRow427">
          <table:table-cell table:style-name="TableCell428">
            <text:p text:style-name="P429"/>
            <text:p text:style-name="P430">Kakao na mleku 150ml</text:p>
            <text:p text:style-name="P431">(mleko)</text:p>
            <text:p text:style-name="P432">Bułka kukurydziana 30g</text:p>
            <text:p text:style-name="P433"><text:s/>z masłem 5g</text:p>
            <text:p text:style-name="P434">twarożek z sera białego półtłustego 30g</text:p>
            <text:p text:style-name="P435"><text:span text:style-name="T436">(gluten mleko</text:span><text:span text:style-name="T437">)</text:span></text:p>
            <text:p text:style-name="P438">maliny borówki</text:p>
          </table:table-cell>
          <table:table-cell table:style-name="TableCell439">
            <text:p text:style-name="P440"><text:span text:style-name="T441">Płatki orkiszowe na mleku 180ml<text:s/></text:span><text:span text:style-name="T442">(mleko<text:s/></text:span><text:span text:style-name="T443">gluten)</text:span></text:p>
            <text:p text:style-name="P444">Kanapka z chleba bez mąki pszennej 40g z masłem 5g</text:p>
            <text:p text:style-name="P445">schab pieczony na maśle 20g</text:p>
            <text:p text:style-name="P446"><text:span text:style-name="T447">(</text:span><text:span text:style-name="T448">gluten mleko)<text:s/></text:span></text:p>
            <text:p text:style-name="P449">sałata 10g pomidor 15g</text:p>
            <text:p text:style-name="P450">truskawki</text:p>
            <text:p text:style-name="P451">Herbatka owocowa 100ml</text:p>
            <text:p text:style-name="P452"/>
          </table:table-cell>
          <table:table-cell table:style-name="TableCell453">
            <text:p text:style-name="P454">Zacierki na mleku 180ml</text:p>
            <text:p text:style-name="P455"><text:span text:style-name="T456">(</text:span><text:span text:style-name="T457">gluten mleko)</text:span></text:p>
            <text:p text:style-name="P458"><text:span text:style-name="T459">Kanapka z chleba orkiszowego 40g z masłem <text:s/>5g szynka dosk</text:span><text:span text:style-name="T460">onała w smaku 10g kabanosy drobiowe 2g ser żółty gouda 10g paluszki serowe 4g (</text:span><text:span text:style-name="T461">gluten mleko)</text:span><text:span text:style-name="T462">papryka10g<text:s/></text:span><text:span text:style-name="T463">ogórek 15g maliny winogrona</text:span></text:p>
            <text:p text:style-name="P464">Herbata malinowa 100ml</text:p>
            <text:p text:style-name="P465"/>
          </table:table-cell>
          <table:table-cell table:style-name="TableCell466">
            <text:p text:style-name="P467">Płatki <text:s/>kukurydziane 20g</text:p>
            <text:p text:style-name="P468"><text:span text:style-name="T469">na mleku (</text:span><text:span text:style-name="T470">mleko</text:span><text:span text:style-name="T471">)</text:span></text:p>
            <text:p text:style-name="P472"><text:span text:style-name="T473"><text:s/>Kanapka z chleba wieloziarnistego 40g z masłem ser żółty<text:s/></text:span><text:span text:style-name="T474">królewski 20g<text:s/></text:span><text:span text:style-name="T475">(gluten mleko</text:span><text:span text:style-name="T476">)</text:span></text:p>
            <text:p text:style-name="P477">papryka 10g ogórek 15g</text:p>
            <text:p text:style-name="P478">borówki truskawki</text:p>
            <text:p text:style-name="P479">Herbata leśna 100ml</text:p>
          </table:table-cell>
          <table:table-cell table:style-name="TableCell480">
            <text:p text:style-name="P481">Płatki kukurydziane<text:s/></text:p>
            <text:p text:style-name="P482">z mlekiem 170ml</text:p>
            <text:p text:style-name="P483">(mleko )</text:p>
            <text:p text:style-name="P484">Kanapka z chleba razowego 40g z masłem 5g schab pieczony 20g</text:p>
            <text:p text:style-name="P485"><text:span text:style-name="T486">(</text:span><text:span text:style-name="T487">gluten mleko)</text:span></text:p>
            <text:p text:style-name="P488">maliny</text:p>
            <text:p text:style-name="P489">Herbatka <text:s/>truskawkowa 100ml</text:p>
          </table:table-cell>
        </table:table-row>
        <table:table-row table:style-name="TableRow490">
          <table:table-cell table:style-name="TableCell491">
            <text:p text:style-name="P492"><text:span text:style-name="T493">Krupnik<text:s/></text:span><text:span text:style-name="T494">z kaszy jęczmiennej na wywarze warzywnym 200ml <text:s/>(</text:span><text:span text:style-name="T495">seler gluten)</text:span></text:p>
            <text:p text:style-name="P496">Kotlet pożarski 80g</text:p>
            <text:p text:style-name="P497"><text:span text:style-name="T498">(</text:span><text:span text:style-name="T499">gluten jajka)</text:span></text:p>
            <text:p text:style-name="P500">ziemniaki 150g</text:p>
            <text:p text:style-name="P501"><text:span text:style-name="T502">mizeria ze śmietaną 80g(</text:span><text:span text:style-name="T503">mleko)<text:s/></text:span><text:span text:style-name="T504">arbuz 100g</text:span></text:p>
            <text:p text:style-name="P505">Woda z miętą i cytryną 130ml</text:p>
          </table:table-cell>
          <table:table-cell table:style-name="TableCell506">
            <text:p text:style-name="P507">Zupa grochowa na wywarze</text:p>
            <text:p text:style-name="P508"><text:span text:style-name="T509">mięsno warzywnym 200ml<text:s/></text:span><text:span text:style-name="T510">(seler</text:span><text:span text:style-name="T511">)</text:span></text:p>
            <text:p text:style-name="P512">Kluski leniwe 140g</text:p>
            <text:p text:style-name="P513">serek <text:s/>30g</text:p>
            <text:p text:style-name="P514"><text:span text:style-name="T515">(</text:span><text:span text:style-name="T516">gluten mleko jajka)</text:span></text:p>
            <text:p text:style-name="P517">surówka z marchewki jabłka 80g winogrona borówki</text:p>
            <text:p text:style-name="P518">Lemoniada 130ml</text:p>
          </table:table-cell>
          <table:table-cell table:style-name="TableCell519">
            <text:p text:style-name="P520"><text:span text:style-name="T521">Zupa pomidorowa z ryżem na wywarze warzywnym <text:s/>200ml<text:s/></text:span><text:span text:style-name="T522">(seler )<text:s/></text:span></text:p>
            <text:p text:style-name="P523">Ryba z pieca 100g</text:p>
            <text:p text:style-name="P524"><text:span text:style-name="T525">(</text:span><text:span text:style-name="T526">gluten ryba)</text:span></text:p>
            <text:p text:style-name="P527">ziemniaki z koperkiem 150g</text:p>
            <text:p text:style-name="P528">surówka z kapusty młodej 80g melon</text:p>
            <text:p text:style-name="P529">Kompot 130ml</text:p>
          </table:table-cell>
          <table:table-cell table:style-name="TableCell530">
            <text:p text:style-name="P531"><text:span text:style-name="T532">Zupa brokułowa na wywarze warzywnym ze śmietaną 200ml (</text:span><text:span text:style-name="T533">seler mleko )</text:span></text:p>
            <text:p text:style-name="P534"><text:s/>Schab drobno krojony 80g</text:p>
            <text:p text:style-name="P535">kasza pęczak100g</text:p>
            <text:p text:style-name="P536"><text:span text:style-name="T537">(</text:span><text:span text:style-name="T538">gluten mleko</text:span><text:span text:style-name="T539">)</text:span></text:p>
            <text:p text:style-name="P540">sałatka z pomidorów z cebulką 80g arbuz 100g</text:p>
            <text:p text:style-name="P541">Woda z cytryną i miodem 130ml</text:p>
          </table:table-cell>
          <table:table-cell table:style-name="TableCell542">
            <text:p text:style-name="P543"><text:span text:style-name="T544">Bulion drobiowy na wywarze warzywnym 200m</text:span><text:span text:style-name="T545">l(</text:span><text:span text:style-name="T546">seler)</text:span></text:p>
            <text:p text:style-name="P547">Kotlet z kalafiora 80g</text:p>
            <text:p text:style-name="P548"><text:span text:style-name="T549">(</text:span><text:span text:style-name="T550">gluten jajka)</text:span></text:p>
            <text:p text:style-name="P551">ziemniaki 150g</text:p>
            <text:p text:style-name="P552">krążki marchewki</text:p>
            <text:p text:style-name="P553"><text:s/>na parze 80g</text:p>
            <text:p text:style-name="P554">arbuz 100g</text:p>
            <text:p text:style-name="P555">Kompot 130ml</text:p>
          </table:table-cell>
        </table:table-row>
        <table:table-row table:style-name="TableRow556">
          <table:table-cell table:style-name="TableCell557">
            <text:p text:style-name="P558">Koktajl owocowy 130ml</text:p>
            <text:p text:style-name="P559">Chałka 40g z masłem 5g</text:p>
            <text:p text:style-name="P560"><text:span text:style-name="T561">(</text:span><text:span text:style-name="T562">mleko gluten)</text:span></text:p>
            <text:p text:style-name="P563"/>
          </table:table-cell>
          <table:table-cell table:style-name="TableCell564">
            <text:p text:style-name="P565">Bułka orkiszowa 30g<text:s/></text:p>
            <text:p text:style-name="P566">z masłem 5g kiełbasą krakowska podsuszana 20g</text:p>
            <text:p text:style-name="P567">papryka<text:s/>10g górek 15g</text:p>
            <text:p text:style-name="P568">Herbata z cytryną 100ml</text:p>
          </table:table-cell>
          <table:table-cell table:style-name="TableCell569">
            <text:p text:style-name="P570"><text:span text:style-name="T571">Deser owocowo jogurtowy130ml (</text:span><text:span text:style-name="T572">mleko</text:span><text:span text:style-name="T573">)</text:span></text:p>
            <text:p text:style-name="P574">pałeczki kukurydziane</text:p>
          </table:table-cell>
          <table:table-cell table:style-name="TableCell575">
            <text:p text:style-name="P576">Bułka orkiszowa 30g</text:p>
            <text:p text:style-name="P577"><text:s/>z masłem 5g dżem 10g</text:p>
            <text:p text:style-name="P578">Kawa inka na mleku 100m</text:p>
            <text:p text:style-name="P579"><text:span text:style-name="T580">(mleko)</text:span><text:span text:style-name="T581">l</text:span></text:p>
          </table:table-cell>
          <table:table-cell table:style-name="TableCell582">
            <text:p text:style-name="P583">Chleb baltonowski 30g</text:p>
            <text:p text:style-name="P584"><text:span text:style-name="T585"><text:s/>z masłem5g pasta z tuńczyka 20g ser żółty 10g (</text:span><text:span text:style-name="T586">gluten mleko r</text:span><text:span text:style-name="T587">yba)</text:span><text:span text:style-name="T588">ogórek 15g papryka 10g</text:span></text:p>
            <text:p text:style-name="P589">Herbata z cytryną 100ml</text:p>
            <text:p text:style-name="P590"/>
          </table:table-cell>
        </table:table-row>
      </table:table>
      <text:p text:style-name="Standard"><text:span text:style-name="T591"><text:s text:c="3"/>Soki serwowane dzieciom nie zawierają cukru . <text:s/>Herbata nie jest słodzona. Woda <text:s text:c="2"/>do picia dostępna <text:s/>jest w ciągu całego dnia. Natka pietruszki i koperek podawane są na <text:s text:c="6"/></text:span></text:p>
      <text:p text:style-name="Standard"><text:span text:style-name="T592"><text:s text:c="4"/>życzenie dzieci .<text:s/></text:span><text:span text:style-name="T593">Dżemy , biszkopty i inne ciastka zawierają znikomą ilość cukru .</text:span></text:p>
      <text:soft-page-break/>
      <text:p text:style-name="P594"><text:span text:style-name="T595">serwowane dzieciom nie zawierają cukru. Herbata nie jest <text:s/>słodzona. Woda do picia dostępna <text:s/>jest w ciągu całego dnia. Natka pietruszki i koperek podawane są na życzenie dzieci. Dżemy , biszkopty <text:s/>i inne<text:s/></text:span><text:span text:style-name="T596">ciastka zawierają znikomą ilość cukru.</text:span></text:p>
      <text:p text:style-name="P597"/>
      <text:p text:style-name="P598"/>
      <text:p text:style-name="P599"/>
      <text:p text:style-name="P600"/>
      <text:p text:style-name="P601">Alergeny występujące w posiłkach przygotowywanych dla dzieci w Przedszkolu</text:p>
      <text:p text:style-name="P602"/>
      <text:p text:style-name="P603">1.Zboża zawierające gluten : pszenica ,żyto, jęczmień, orkisz .</text:p>
      <text:p text:style-name="P604">2.Mleko i produkty mleczne zawierające laktozę .</text:p>
      <text:p text:style-name="P605">3.Jajka</text:p>
      <text:p text:style-name="P606">4.Ryby</text:p>
      <text:p text:style-name="P607">5.Seler</text:p>
      <text:p text:style-name="P608">6.Gorczyca</text:p>
      <text:p text:style-name="P609">7.Nasiona sezamu</text:p>
      <text:p text:style-name="P610">8.Orzechy</text:p>
      <text:p text:style-name="P611">9.Soja</text:p>
      <text:p text:style-name="P612">10.Dwutlenek siarki i siarczany wytwórców</text:p>
      <text:p text:style-name="P613"/>
      <text:p text:style-name="P614"/>
      <text:p text:style-name="P615">Produkty zawierające alergeny oznaczono cyframi (w nawiasie) .</text:p>
      <text:p text:style-name="P616">Do przygotowania posiłków używamy następujące przyprawy ; pieprz ziołowy, majeranek ,kminek ,paprykę<text:s/>słodką ,bazylię, oregano, zioła prowansalskie ,ziele angielskie, liście laurowe ,sól o obniżonej zawartości sodu.</text:p>
      <text:p text:style-name="P617">Zgodnie z informacją od <text:s/>producentów <text:s/>użyte produkty mogą <text:s/>zawierać śladowe ilości ; glutenu ,mleka, jaj ,soi, selera, gorczycy .</text:p>
      <text:p text:style-name="P6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0277in"/>
      <style:text-properties style:font-name="Calibri Light" style:font-name-asian="Times New Roman" style:font-name-complex="Times New Roman" fo:color="#1F3763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ableContentsuser" style:display-name="Table Contents (user)" style:family="paragraph" style:parent-style-name="Standard">
      <style:text-properties fo:hyphenate="false"/>
    </style:style>
    <style:style style:name="TableHeadinguser" style:display-name="Table Heading (user)" style:family="paragraph" style:parent-style-name="TableContentsuser">
      <style:paragraph-properties fo:text-align="center"/>
      <style:text-properties fo:font-weight="bold" style:font-weight-asian="bold" style:font-weight-complex="bold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4.8611in"/>
          <style:tab-stop style:type="right" style:position="9.7229in"/>
        </style:tab-stops>
      </style:paragraph-properties>
      <style:text-properties fo:hyphenate="false"/>
    </style:style>
    <style:style style:name="NumberingSymbols" style:display-name="Numbering Symbols" style:family="text"/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przypisukońcowego" style:display-name="Tekst przypisu końcowego" style:family="paragraph" style:parent-style-name="Normalny"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Tekstprzypisudolnego" style:display-name="Tekst przypisu dolnego" style:family="paragraph" style:parent-style-name="Normalny"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Nagłówek3Znak" style:display-name="Nagłówek 3 Znak" style:family="text" style:parent-style-name="Domyślnaczcionkaakapitu">
      <style:text-properties style:font-name="Calibri Light" style:font-name-asian="Times New Roman" style:font-name-complex="Times New Roman" fo:color="#1F3763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23in" fo:page-height="8.2673in" style:print-orientation="landscape" fo:margin-top="0.6243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23in" fo:page-height="8.2673in" style:print-orientation="landscape" fo:margin-top="0.6243in" fo:margin-left="0.9847in" fo:margin-bottom="0.689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23in" fo:page-height="8.2673in" style:print-orientation="landscape" fo:margin-top="0.6243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yrektor</meta:initial-creator>
    <dc:creator>Magdalena Andura</dc:creator>
    <meta:creation-date>2026-06-28T18:14:00Z</meta:creation-date>
    <dc:date>2026-06-28T18:14:00Z</dc:date>
    <meta:print-date>2026-06-26T08:19:00Z</meta:print-date>
    <meta:template xlink:href="Normal" xlink:type="simple"/>
    <meta:editing-cycles>2</meta:editing-cycles>
    <meta:editing-duration>PT0S</meta:editing-duration>
    <meta:user-defined meta:name="Informacja 1"/>
    <meta:user-defined meta:name="Informacja 2"/>
    <meta:user-defined meta:name="Informacja 3"/>
    <meta:user-defined meta:name="Informacja 4"/>
    <meta:document-statistic meta:page-count="4" meta:paragraph-count="18" meta:word-count="1334" meta:character-count="9326" meta:row-count="66" meta:non-whitespace-character-count="8010"/>
  </office:meta>
</office:document-meta>
</file>